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Nunito Sans" svg:font-family="Nunito Sans" style:font-family-generic="system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bottom="0.1562in" fo:line-height="100%" fo:background-color="#FFFFFF"/>
      <style:text-properties style:font-name="Nunito Sans" style:font-name-asian="Times New Roman" style:font-name-complex="Times New Roman" fo:font-weight="bold" style:font-weight-asian="bold" style:font-weight-complex="bold" fo:color="#212631" style:letter-kerning="true" fo:font-size="24pt" style:font-size-asian="24pt" style:font-size-complex="24pt" style:language-asian="it" style:country-asian="IT"/>
    </style:style>
    <style:style style:name="P2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font-style="italic" style:font-style-asian="italic" style:font-style-complex="italic" fo:color="#3D455C" style:letter-kerning="false" style:language-asian="it" style:country-asian="IT"/>
    </style:style>
    <style:style style:name="P3" style:parent-style-name="Normale" style:family="paragraph">
      <style:paragraph-properties fo:margin-bottom="0in" fo:line-height="100%" fo:background-color="#FFFFFF"/>
    </style:style>
    <style:style style:name="T4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5" style:parent-style-name="Normale" style:family="paragraph">
      <style:paragraph-properties fo:margin-bottom="0.0694in" fo:line-height="100%" fo:background-color="#FFFFFF"/>
    </style:style>
    <style:style style:name="T6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7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8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9" style:parent-style-name="Normale" style:family="paragraph">
      <style:paragraph-properties fo:margin-bottom="0.0694in" fo:line-height="100%" fo:background-color="#FFFFFF"/>
    </style:style>
    <style:style style:name="T10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11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12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13" style:parent-style-name="Normale" style:family="paragraph">
      <style:paragraph-properties fo:margin-bottom="0.0694in" fo:line-height="100%" fo:background-color="#FFFFFF"/>
    </style:style>
    <style:style style:name="T14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15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16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17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18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19" style:parent-style-name="Normale" style:family="paragraph">
      <style:paragraph-properties fo:margin-bottom="0.0694in" fo:line-height="100%" fo:background-color="#FFFFFF"/>
    </style:style>
    <style:style style:name="T20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21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E63232" style:letter-kerning="false" style:text-underline-type="single" style:text-underline-style="solid" style:text-underline-width="auto" style:text-underline-mode="continuous" style:language-asian="it" style:country-asian="IT"/>
    </style:style>
    <style:style style:name="T22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23" style:parent-style-name="Normale" style:family="paragraph">
      <style:paragraph-properties fo:margin-bottom="0in" fo:line-height="100%" fo:background-color="#FFFFFF"/>
    </style:style>
    <style:style style:name="T24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25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26" style:parent-style-name="Normale" style:family="paragraph">
      <style:paragraph-properties fo:margin-bottom="0.0694in" fo:line-height="100%" fo:background-color="#FFFFFF"/>
    </style:style>
    <style:style style:name="T27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28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29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30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31" style:parent-style-name="Normale" style:family="paragraph">
      <style:paragraph-properties fo:margin-bottom="0.0694in" fo:line-height="100%" fo:background-color="#FFFFFF"/>
    </style:style>
    <style:style style:name="T32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33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34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35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36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37" style:parent-style-name="Normale" style:family="paragraph">
      <style:paragraph-properties fo:margin-bottom="0.1562in" fo:line-height="100%" fo:background-color="#FFFFFF"/>
      <style:text-properties style:font-name="Nunito Sans" style:font-name-asian="Times New Roman" style:font-name-complex="Times New Roman" fo:font-weight="bold" style:font-weight-asian="bold" style:font-weight-complex="bold" fo:color="#212631" style:letter-kerning="false" fo:font-size="18pt" style:font-size-asian="18pt" style:font-size-complex="18pt" style:language-asian="it" style:country-asian="IT"/>
    </style:style>
    <style:style style:name="P38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39" style:parent-style-name="Normale" style:list-style-name="LFO1" style:family="paragraph">
      <style:paragraph-properties fo:margin-top="0.0694in" fo:margin-bottom="0.0694in" fo:line-height="100%" fo:background-color="#FFFFFF"/>
    </style:style>
    <style:style style:name="T40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41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42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43" style:parent-style-name="Normale" style:list-style-name="LFO1" style:family="paragraph">
      <style:paragraph-properties fo:margin-top="0.0694in"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44" style:parent-style-name="Normale" style:list-style-name="LFO1" style:family="paragraph">
      <style:paragraph-properties fo:margin-top="0.0694in" fo:margin-bottom="0.0694in" fo:line-height="100%" fo:background-color="#FFFFFF"/>
    </style:style>
    <style:style style:name="T45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46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47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48" style:parent-style-name="Normale" style:list-style-name="LFO1" style:family="paragraph">
      <style:paragraph-properties fo:margin-top="0.0694in"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49" style:parent-style-name="Normale" style:list-style-name="LFO1" style:family="paragraph">
      <style:paragraph-properties fo:margin-top="0.0694in" fo:margin-bottom="0.0694in" fo:line-height="100%" fo:background-color="#FFFFFF"/>
    </style:style>
    <style:style style:name="T50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51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52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53" style:parent-style-name="Normale" style:list-style-name="LFO1" style:family="paragraph">
      <style:paragraph-properties fo:margin-top="0.0694in"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54" style:parent-style-name="Normale" style:family="paragraph">
      <style:paragraph-properties fo:margin-bottom="0.0694in" fo:line-height="100%" fo:background-color="#FFFFFF"/>
    </style:style>
    <style:style style:name="T55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56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57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58" style:parent-style-name="Normale" style:family="paragraph">
      <style:paragraph-properties fo:margin-bottom="0.0694in" fo:line-height="100%" fo:background-color="#FFFFFF"/>
    </style:style>
    <style:style style:name="T59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60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61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62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63" style:parent-style-name="Normale" style:family="paragraph">
      <style:paragraph-properties fo:margin-bottom="0.0694in" fo:line-height="100%" fo:background-color="#FFFFFF"/>
    </style:style>
    <style:style style:name="T64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65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66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67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68" style:parent-style-name="Normale" style:family="paragraph">
      <style:paragraph-properties fo:margin-bottom="0in" fo:line-height="100%" fo:background-color="#FFFFFF"/>
    </style:style>
    <style:style style:name="T69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70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71" style:parent-style-name="Normale" style:family="paragraph">
      <style:paragraph-properties fo:margin-bottom="0.1562in" fo:line-height="100%" fo:background-color="#FFFFFF"/>
      <style:text-properties style:font-name="Nunito Sans" style:font-name-asian="Times New Roman" style:font-name-complex="Times New Roman" fo:font-weight="bold" style:font-weight-asian="bold" style:font-weight-complex="bold" fo:color="#212631" style:letter-kerning="false" fo:font-size="18pt" style:font-size-asian="18pt" style:font-size-complex="18pt" style:language-asian="it" style:country-asian="IT"/>
    </style:style>
    <style:style style:name="P72" style:parent-style-name="Normale" style:family="paragraph">
      <style:paragraph-properties fo:margin-bottom="0.0694in" fo:line-height="100%" fo:background-color="#FFFFFF"/>
    </style:style>
    <style:style style:name="T73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74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75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76" style:parent-style-name="Normale" style:list-style-name="LFO2" style:family="paragraph">
      <style:paragraph-properties fo:margin-top="0.0694in" fo:margin-bottom="0.0694in" fo:line-height="100%" fo:background-color="#FFFFFF"/>
    </style:style>
    <style:style style:name="T77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78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79" style:parent-style-name="Normale" style:list-style-name="LFO2" style:family="paragraph">
      <style:paragraph-properties fo:margin-top="0.0694in" fo:margin-bottom="0.0694in" fo:line-height="100%" fo:background-color="#FFFFFF"/>
    </style:style>
    <style:style style:name="T80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81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82" style:parent-style-name="Normale" style:list-style-name="LFO2" style:family="paragraph">
      <style:paragraph-properties fo:margin-top="0.0694in" fo:margin-bottom="0.0694in" fo:line-height="100%" fo:background-color="#FFFFFF"/>
    </style:style>
    <style:style style:name="T83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84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85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86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text-underline-type="single" style:text-underline-style="solid" style:text-underline-width="auto" style:text-underline-mode="continuous" style:language-asian="it" style:country-asian="IT"/>
    </style:style>
    <style:style style:name="T87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88" style:parent-style-name="Normale" style:list-style-name="LFO2" style:family="paragraph">
      <style:paragraph-properties fo:margin-top="0.0694in" fo:margin-bottom="0.0694in" fo:line-height="100%" fo:background-color="#FFFFFF"/>
    </style:style>
    <style:style style:name="T89" style:parent-style-name="Car.predefinitoparagrafo" style:family="text"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name="T90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91" style:parent-style-name="Normale" style:family="paragraph">
      <style:paragraph-properties fo:margin-bottom="0in" fo:line-height="100%" fo:background-color="#FFFFFF"/>
    </style:style>
    <style:style style:name="T92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T93" style:parent-style-name="Car.predefinitoparagrafo" style:family="text"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94" style:parent-style-name="Normale" style:family="paragraph">
      <style:paragraph-properties fo:margin-bottom="0.1562in" fo:line-height="100%" fo:background-color="#FFFFFF"/>
      <style:text-properties style:font-name="Nunito Sans" style:font-name-asian="Times New Roman" style:font-name-complex="Times New Roman" fo:font-weight="bold" style:font-weight-asian="bold" style:font-weight-complex="bold" fo:color="#212631" style:letter-kerning="false" fo:font-size="13.5pt" style:font-size-asian="13.5pt" style:font-size-complex="13.5pt" style:language-asian="it" style:country-asian="IT"/>
    </style:style>
    <style:style style:name="P95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96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97" style:parent-style-name="Normale" style:family="paragraph">
      <style:paragraph-properties fo:margin-bottom="0.0694in" fo:line-height="100%" fo:background-color="#FFFFFF"/>
      <style:text-properties style:font-name="Nunito Sans" style:font-name-asian="Times New Roman" style:font-name-complex="Times New Roman" fo:color="#3D455C" style:letter-kerning="false" style:language-asian="it" style:country-asian="IT"/>
    </style:style>
    <style:style style:name="P98" style:parent-style-name="Normale" style:family="paragraph">
      <style:paragraph-properties fo:margin-bottom="0in" fo:line-height="100%" fo:background-color="#FFFFFF"/>
      <style:text-properties style:font-name="Nunito Sans" style:font-name-asian="Times New Roman" style:font-name-complex="Times New Roman" fo:font-weight="bold" style:font-weight-asian="bold" style:font-weight-complex="bold" fo:color="#3D455C" style:letter-kerning="false" style:language-asian="it" style:country-asian="I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l quaderno dei resti</text:h>
      <text:p text:style-name="P2">Durante la prima parte dell’anno scolastico possiamo pensare e progettare strumenti per la comunicazione e l’auto-narrazione che possono aiutare il bambino e noi adulti a ricordare, documentare e consolidare le esperienze vissute quotidianamente. </text:p>
      <text:p text:style-name="P3"><text:span text:style-name="T4"><draw:frame draw:style-name="a0" draw:name="Immagine 8" text:anchor-type="as-char" svg:x="0in" svg:y="0in" svg:width="10.66667in" svg:height="6in" style:rel-width="scale" style:rel-height="scale"><draw:image xlink:href="media/image1.jpeg" xlink:type="simple" xlink:show="embed" xlink:actuate="onLoad"/><svg:title/><svg:desc>Il quaderno dei resti</svg:desc></draw:frame></text:span></text:p>
      <text:p text:style-name="P5"><text:span text:style-name="T6">Il “quaderno dei resti” è uno strumento utilissimo per promuovere </text:span><text:span text:style-name="T7">l’auto-narrazione</text:span><text:span text:style-name="T8"> del bambino, che deve rispecchiare il suo livello comunicativo.</text:span></text:p>
      <text:p text:style-name="P9"><text:span text:style-name="T10">È un semplice quaderno, solitamente ad anelli o un porta listino, dove vengono raccolti i “resti” delle </text:span><text:span text:style-name="T11">esperienze significative</text:span><text:span text:style-name="T12"> che il bambino vive quotidianamente (attività, gite, spettacoli ecc..).</text:span></text:p>
      <text:p text:style-name="P13"><text:span text:style-name="T14">I “resti” possono essere: </text:span><text:span text:style-name="T15">fotografie</text:span><text:span text:style-name="T16"> con didascalia oppure </text:span><text:span text:style-name="T17">oggetti concreti</text:span><text:span text:style-name="T18"> o parti di essi (plastilina, sabbia, conchiglie, stelle filanti, scontrino, biglietto del teatro, ecc.).</text:span></text:p>
      <text:soft-page-break/>
      <text:p text:style-name="P19"><text:span text:style-name="T20">È necessario mettere nel quaderno quanto può essere utilizzato dal bambino per raccontare ciò che ha vissuto. Si possono usare anche i </text:span><text:a xlink:href="https://missioneinsegnante.it/2021/09/13/leggere-scrivere-imparare-con-la-caa/" office:target-frame-name="_top" xlink:show="replace"><text:span text:style-name="T21">simboli CAA</text:span></text:a><text:span text:style-name="T22"> per didascalie.</text:span></text:p>
      <text:p text:style-name="P23"><text:span text:style-name="T24"><draw:frame draw:style-name="a1" draw:name="Immagine 7" text:anchor-type="as-char" svg:x="0in" svg:y="0in" svg:width="10.66667in" svg:height="6.44167in" style:rel-width="scale" style:rel-height="scale"><draw:image xlink:href="media/image2.jpeg" xlink:type="simple" xlink:show="embed" xlink:actuate="onLoad"/><svg:title/><svg:desc>Il quaderno dei resti</svg:desc></draw:frame></text:span><text:span text:style-name="T25">Il quaderno dei resti – Esempio</text:span></text:p>
      <text:p text:style-name="P26"><text:span text:style-name="T27">Questo strumento fornisce un </text:span><text:span text:style-name="T28">supporto visivo</text:span><text:span text:style-name="T29"> ed elementi che possono arricchire il dialogo con il bambino stesso e lo aiutano a farsi capire meglio dall’interlocutore.</text:span></text:p>
      <text:p text:style-name="P30">Il quaderno dei resti verrà utilizzato nei vari contesti di vita del bambino: casa, scuola e gli altri ambienti frequentati. Il quaderno dei resti gli permetterà, insomma, di poter comunicare su elementi non presenti nell’ambiente in cui si trova e su esperienze vissute.</text:p>
      <text:p text:style-name="P31"><text:span text:style-name="T32">È bene ricordare che questo strumento, pensato per gli </text:span><text:span text:style-name="T33">alunni DVA</text:span><text:span text:style-name="T34">, è utilissimo anche per gli </text:span><text:span text:style-name="T35">alunni BES-stranieri</text:span><text:span text:style-name="T36"> non italofoni neo-inseriti, nell’ottica di favorire la comunicazione scuola-famiglia laddove anche i genitori avessero difficoltà con la lingua italiana. </text:span></text:p>
      <text:soft-page-break/>
      <text:h text:style-name="P37" text:outline-level="2">Potenzialità del quaderno dei resti</text:h>
      <text:p text:style-name="P38">Ecco di seguito le principali:</text:p>
      <text:list text:style-name="LFO1" text:continue-numbering="true">
        <text:list-item>
          <text:p text:style-name="P39"><text:span text:style-name="T40">risulta uno </text:span><text:span text:style-name="T41">strumento povero</text:span><text:span text:style-name="T42">, di facile costruzione da utilizzare in modo sistematico;</text:span></text:p>
        </text:list-item>
        <text:list-item>
          <text:p text:style-name="P43">consente al bambino di mostrare e raccontare, anche con la sola indicazione del “resto”, l’esperienza vissuta;</text:p>
        </text:list-item>
        <text:list-item>
          <text:p text:style-name="P44"><text:span text:style-name="T45">sostiene l’</text:span><text:span text:style-name="T46">arricchimento del vocabolario</text:span><text:span text:style-name="T47">;</text:span></text:p>
        </text:list-item>
        <text:list-item>
          <text:p text:style-name="P48">documenta le attività che svolge quotidianamente il bambino;</text:p>
        </text:list-item>
        <text:list-item>
          <text:p text:style-name="P49"><text:span text:style-name="T50">fornisce occasioni di </text:span><text:span text:style-name="T51">scambio comunicativo</text:span><text:span text:style-name="T52">;</text:span></text:p>
        </text:list-item>
        <text:list-item>
          <text:p text:style-name="P53">permette all’adulto di avere dei riferimenti concreti per interagire con il bambino.</text:p>
        </text:list-item>
      </text:list>
      <text:p text:style-name="P54"><text:span text:style-name="T55">Raccogliendo e conservando le esperienze, il quaderno dei resti può diventare un supporto e una guida per la </text:span><text:span text:style-name="T56">memoria del proprio vissuto</text:span><text:span text:style-name="T57">.</text:span></text:p>
      <text:p text:style-name="P58"><text:span text:style-name="T59">Consigliamo di iniziare la realizzazione del quaderno dalla prima pagina, da creare il</text:span><text:span text:style-name="T60"> primo giorno con il bambino</text:span><text:span text:style-name="T61">.</text:span></text:p>
      <text:p text:style-name="P62">Da quel momento, una volta al giorno (come una routine imprescindibile), chiunque sia con il bambino (docente di sostegno, docente di classe ecc.) scriverà, annoterà, incollerà e timbrerà con lui un simbolo, una foto o un oggetto per documentare uno dei momenti o delle occupazioni più importanti della giornata.</text:p>
      <text:p text:style-name="P63"><text:span text:style-name="T64">Sembra un’attività impegnativa ma, una volta presa confidenza con questa </text:span><text:span text:style-name="T65">routine</text:span><text:span text:style-name="T66">, diventa molto naturale e il quaderno si creerà da sé.</text:span></text:p>
      <text:p text:style-name="P67">Alla fine dell’anno si otterrà un quaderno ricco di esperienze che documentano il lavoro svolto dal docente a scuola con l’alunno. </text:p>
      <text:soft-page-break/>
      <text:p text:style-name="P68"><text:span text:style-name="T69"><draw:frame draw:style-name="a2" draw:name="Immagine 6" text:anchor-type="as-char" svg:x="0in" svg:y="0in" svg:width="10.66667in" svg:height="6.40833in" style:rel-width="scale" style:rel-height="scale"><draw:image xlink:href="media/image3.jpeg" xlink:type="simple" xlink:show="embed" xlink:actuate="onLoad"/><svg:title/><svg:desc/></draw:frame></text:span><text:span text:style-name="T70">Il quaderno dei resti – Esempio</text:span></text:p>
      <text:h text:style-name="P71" text:outline-level="2">Perché adottare il quaderno dei resti</text:h>
      <text:p text:style-name="P72"><text:span text:style-name="T73">Questo tipo di quaderno </text:span><text:span text:style-name="T74">è un aiuto per</text:span><text:span text:style-name="T75">:</text:span></text:p>
      <text:list text:style-name="LFO2" text:continue-numbering="true">
        <text:list-item>
          <text:p text:style-name="P76"><text:span text:style-name="T77">l’alunno</text:span><text:span text:style-name="T78">, per l’auto-narrazione. A molti bambini piace rivedere fotografie e oggetti che evocano il ricordo dei giochi, delle attività e delle emozioni provate. Questo quaderno andrà messo in cartella tutti i giorni, in modo che l’alunno, una volta a casa, possa “raccontare“ la sua giornata a scuola ai genitori attraverso l’aiuto delle immagini e oggetti;</text:span></text:p>
        </text:list-item>
        <text:list-item>
          <text:p text:style-name="P79"><text:span text:style-name="T80">la famiglia</text:span><text:span text:style-name="T81">, che attraverso questo strumento è quotidianamente informata su ciò che si è fatto a scuola e fornisce un aiuto visivo e fisico per comunicare con il proprio figlio;</text:span></text:p>
        </text:list-item>
        <text:list-item>
          <text:p text:style-name="P82"><text:span text:style-name="T83">l’insegnante</text:span><text:span text:style-name="T84">, perché è un vero e proprio diario di bordo che documenta le attività svolte durante tutto l’anno scolastico. Con molti bambini non si possono fare<text:s/></text:span><text:soft-page-break/><text:span text:style-name="T85">“verifiche tradizionali” perché non seguono un percorso didattico riconducibile agli obiettivi della scuola primaria o infanzia. Questo quaderno, a fine anno, risulterà di per sé una verifica del </text:span><text:a xlink:href="https://www.istruzione.it/inclusione-e-nuovo-pei/https:/www.istruzione.it/inclusione-e-nuovo-pei/" office:target-frame-name="_blank" xlink:show="new"><text:span text:style-name="T86">PEI</text:span></text:a><text:span text:style-name="T87"> (Piano Educativo Individualizzato) del nostro alunno.</text:span></text:p>
        </text:list-item>
        <text:list-item>
          <text:p text:style-name="P88"><text:span text:style-name="T89">il “terapeuta”</text:span><text:span text:style-name="T90"> (cioè logopedista, neuropsichiatra infantile, altro educatore ecc.). Va ricordato che figure di supporto alla famiglia possono fornire molti consigli utili a noi insegnanti, ma purtroppo non vedono il bambino nella sua quotidianità. Questo quaderno può essere di supporto anche a loro, per conoscere le attività che l’alunno svolge a scuola e per valutarne i progressi.</text:span></text:p>
        </text:list-item>
      </text:list>
      <text:p text:style-name="P91"><text:span text:style-name="T92"><draw:frame draw:style-name="a3" draw:name="Immagine 5" text:anchor-type="as-char" svg:x="0in" svg:y="0in" svg:width="10.66667in" svg:height="5.96667in" style:rel-width="scale" style:rel-height="scale"><draw:image xlink:href="media/image4.jpeg" xlink:type="simple" xlink:show="embed" xlink:actuate="onLoad"/><svg:title/><svg:desc/></draw:frame></text:span><text:span text:style-name="T93">Il quaderno dei resti – Esempio</text:span></text:p>
      <text:h text:style-name="P94" text:outline-level="3">Consigli pratici:</text:h>
      <text:p text:style-name="P95">A mano a mano che i giorni passano, i fogli aumentano e il raccoglitore che diventa sempre più pesante! E visto che questo diario va messo in cartella tutti i giorni è meglio alleggerirlo…</text:p>
      <text:soft-page-break/>
      <text:p text:style-name="P96">Si può scegliere di tenere all’interno del raccoglitore solo i fogli del mese corrente e del mese precedente. Predisponendo un secondo raccoglitore dove riporre, momentaneamente, i fogli dei mesi precedenti.</text:p>
      <text:p text:style-name="P97">Alla fine dell’anno scolastico rimetteremo tutto dentro al primo raccoglitore e atterremo così un super diario annuale decisamente ricco di esperienze e di emozioni.</text:p>
      <text:p text:style-name="P98">Condividi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Nunito Sans" svg:font-family="Nunito Sans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ente</meta:initial-creator>
    <dc:creator>Utente</dc:creator>
    <meta:creation-date>2025-09-22T09:33:00Z</meta:creation-date>
    <dc:date>2025-09-22T09:34:00Z</dc:date>
    <meta:template xlink:href="Normal" xlink:type="simple"/>
    <meta:editing-cycles>1</meta:editing-cycles>
    <meta:editing-duration>PT60S</meta:editing-duration>
    <meta:document-statistic meta:page-count="6" meta:paragraph-count="10" meta:word-count="795" meta:character-count="5320" meta:row-count="37" meta:non-whitespace-character-count="4535"/>
  </office:meta>
</office:document-meta>
</file>